
<file path=META-INF/manifest.xml><?xml version="1.0" encoding="utf-8"?>
<manifest:manifest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xmlns:chart="urn:oasis:names:tc:opendocument:xmlns:chart:1.0" xmlns:draw="urn:oasis:names:tc:opendocument:xmlns:drawing:1.0" xmlns:presentation="urn:oasis:names:tc:opendocument:xmlns:presentation:1.0" xmlns:table="urn:oasis:names:tc:opendocument:xmlns:table:1.0">
  <manifest:file-entry manifest:full-path="/" manifest:media-type="application/vnd.oasis.opendocument.tex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xmlns:chart="urn:oasis:names:tc:opendocument:xmlns:chart:1.0" xmlns:draw="urn:oasis:names:tc:opendocument:xmlns:drawing:1.0" xmlns:presentation="urn:oasis:names:tc:opendocument:xmlns:presentation:1.0" xmlns:table="urn:oasis:names:tc:opendocument:xmlns:table:1.0" office:version="1.2">
  <office:automatic-styles/>
  <office:body>
    <office:text>
      <text:p text:style-name="Meta">Procedura di Mediazione RG ……../……………</text:p>
      <text:p text:style-name="Meta">Res. V.01-2025</text:p>
      <text:h text:outline-level="1" text:style-name="Titolo">DELEGA PER LA PARTECIPAZIONE ALLA MEDIAZIONE CON RELATIVA PROCURA SPECIALE SOSTANZIALE</text:h>
      <text:p text:style-name="Corpo">Io sottoscritto/a …………………………………. nato/a a ………………………… (……) il …………………………, C.F. ………………….……………, residente a ………………(……), Via …………………….. n. ……., in qualità di (parte privata / legale rappresentante di ………..) documento identità n. ………………. rilasciato da …………. scadenza …………,</text:p>
      <text:p text:style-name="Sezione">DELEGO</text:p>
      <text:p text:style-name="Corpo">…………………………………………………………., (nato/a a ………………………… (……) il …………………………, C.F. ………………….……………, residente a ………………(……), Via …………………….. n. …….), il/la quale è a conoscenza di tutti i fatti inerenti al procedimento, a partecipare in mia sostituzione nella procedura di mediazione n. ………… promossa da .......................................................................................................................……………… nei confronti di ……………………………..… avanti l’Organismo di mediazione Resolutia s.r.l. per i seguenti giustificati motivi:</text:p>
      <text:p text:style-name="Corpo">…………….…………………………………………………………………………………………………………………………</text:p>
      <text:p text:style-name="Sezione">CONFERISCO</text:p>
      <text:p text:style-name="Corpo">inoltre al/alla suddetto/a, la rappresentanza sostanziale al fine di partecipare in mio nome e per mio conto all’incontro del ………………… (e successivi nel caso in cui i giustificati motivi siano permanenti) della sopraindicata procedura disponendo dei diritti sostanziali oggetto della domanda e conferendogli ogni più ampia facoltà di legge, compresa quella di prestare il consenso a svolgere la procedura mediante collegamento da remoto, nonché di proseguire la mediazione anche oltre il primo incontro negoziando per mio conto ed in mia vece, sottoscrivere il relativo verbale e/o accordo anche in forma digitale, incassare denaro ed assumere impegni di pagamento, rinunciare agli atti ed alla domanda formulata ed accettarne la rinuncia, chiamare terzi affinché partecipino al procedimento instaurato anche al fine di svolgere nei loro confronti nuove e autonome domande, assumendo sin d’ora per rato e valido il suo operato.</text:p>
      <text:p text:style-name="Corpo">Acconsento al trattamento dei dati personali, giudiziari e sensibili e dichiaro di aver ricevuto l’informativa ai sensi dell’art. 13 del Regolamento europeo 679/2016.</text:p>
      <text:p text:style-name="Firma">Luogo ……………………., lì ……………………    Firma …………….……………………………..</text:p>
      <text:p text:style-name="Firma">Si allegano documenti di identità del delegante e del/della delegato/a</text:p>
    </office:text>
  </office:body>
</office:document-content>
</file>

<file path=styles.xml><?xml version="1.0" encoding="utf-8"?>
<office:document-styles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xmlns:chart="urn:oasis:names:tc:opendocument:xmlns:chart:1.0" xmlns:draw="urn:oasis:names:tc:opendocument:xmlns:drawing:1.0" xmlns:presentation="urn:oasis:names:tc:opendocument:xmlns:presentation:1.0" xmlns:table="urn:oasis:names:tc:opendocument:xmlns:table:1.0" office:version="1.2">
  <office:styles>
    <style:style style:name="Meta" style:family="paragraph" style:display-name="Meta">
      <style:text-properties fo:font-size="9pt" fo:color="#555555"/>
      <style:paragraph-properties fo:text-align="end" fo:margin-bottom="0.05cm"/>
    </style:style>
    <style:style style:name="Titolo" style:family="paragraph" style:display-name="Titolo">
      <style:text-properties fo:font-size="14pt" fo:font-weight="bold"/>
      <style:paragraph-properties fo:text-align="center" fo:margin-top="0.3cm" fo:margin-bottom="0.5cm"/>
    </style:style>
    <style:style style:name="Sezione" style:family="paragraph" style:display-name="Sezione">
      <style:text-properties fo:font-size="12pt" fo:font-weight="bold" fo:letter-spacing="0.05cm"/>
      <style:paragraph-properties fo:text-align="center" fo:margin-top="0.4cm" fo:margin-bottom="0.25cm"/>
    </style:style>
    <style:style style:name="Corpo" style:family="paragraph" style:display-name="Corpo">
      <style:text-properties fo:font-size="11pt"/>
      <style:paragraph-properties fo:text-align="justify" fo:margin-bottom="0.2cm" fo:line-height="140%"/>
    </style:style>
    <style:style style:name="Firma" style:family="paragraph" style:display-name="Firma">
      <style:text-properties fo:font-size="11pt"/>
      <style:paragraph-properties fo:text-align="start" fo:margin-top="0.5cm" fo:margin-bottom="0.15cm"/>
    </style:style>
  </office:styles>
  <office:automatic-styles/>
</office:document-styles>
</file>

<file path=meta.xml><?xml version="1.0" encoding="utf-8"?>
<office:document-meta xmlns:office="urn:oasis:names:tc:opendocument:xmlns:office:1.0" xmlns:text="urn:oasis:names:tc:opendocument:xmlns:text:1.0" xmlns:meta="urn:oasis:names:tc:opendocument:xmlns:meta:1.0" xmlns:style="urn:oasis:names:tc:opendocument:xmlns:style:1.0" xmlns:fo="urn:oasis:names:tc:opendocument:xmlns:xsl-fo-compatible:1.0" xmlns:manifest="urn:oasis:names:tc:opendocument:xmlns:manifest:1.0" xmlns:chart="urn:oasis:names:tc:opendocument:xmlns:chart:1.0" xmlns:draw="urn:oasis:names:tc:opendocument:xmlns:drawing:1.0" xmlns:presentation="urn:oasis:names:tc:opendocument:xmlns:presentation:1.0" xmlns:table="urn:oasis:names:tc:opendocument:xmlns:table:1.0" office:version="1.2">
  <office:meta>
    <meta:generator>ODFPY/1.4.1</meta:generator>
  </office:meta>
</office:document-meta>
</file>