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office:version="1.2">
  <office:automatic-styles/>
  <office:body>
    <office:text>
      <text:h text:outline-level="1" text:style-name="Titolo">PROCURA SPECIALE</text:h>
      <text:p text:style-name="Corpo">Io sottoscritto/a ………………………………………………………………………………. nato/a a …………………………….. (……) il …………………… C.F. ……………………...…, documento di identità n. …………………………… rilasciato da …………..…………….. scadenza ………….……….. residente a ……………………………., Via ……………………………………… n …… in qualità di ……………………………... (parte privata / legale rappresentante di ……………...…………………………………) informato/a dei benefici fiscali di cui agli art.li 17 e 20 del D.Lgs. n. 28/2010,</text:p>
      <text:p text:style-name="Sezione">DELEGO</text:p>
      <text:p text:style-name="Corpo">l’avv. ……………………………………..………, c.f.n. ………………………………………, PEC ……………………………… con studio in ……………………………………………….., al deposito della domanda di mediazione / dell’adesione alla mediazione) nonché ad assistermi nella procedura, avanti l’Organismo di mediazione Resolutia, sede di …………….. promossa da ………………………..……………… nei confronti di ……………………….….……………...…, (RG n. …………/............... se già assegnato), eleggendo domicilio presso il suddetto indirizzo PEC ai fini della ricezione e/o invio di ogni successiva comunicazione e/o verbale inerente la predetta procedura di mediazione.</text:p>
      <text:p text:style-name="Corpo">A tal fine con il presente atto</text:p>
      <text:p text:style-name="Sezione">CONFERISCO</text:p>
      <text:p text:style-name="Corpo">al medesimo difensore, il quale è a conoscenza di tutti i fatti inerenti al procedimento, la rappresentanza sostanziale al fine di partecipare anche in nome e per conto del/della sottoscritto/a, agli incontri della predetta procedura di mediazione e di disporre dei diritti oggetto della domanda, conferendogli ogni più ampia facoltà di legge, compresa quella di negoziare, transigere e conciliare, incassare denaro e rinunciare agli atti e alla domanda già formulata e/o accettarne la rinuncia, chiamare terzi affinché partecipino al procedimento instaurato, pure al fine di svolgere nei loro confronti nuove e autonome domande, farsi rappresentare, assistere e sostituire da terzi collaboratori</text:p>
      <text:p text:style-name="Sezione">AUTORIZZO</text:p>
      <text:p text:style-name="Corpo">lo stesso difensore a partecipare alla procedura mediante collegamento telematico e a sottoscrivere digitalmente i relativi verbali e/o accordo in mio nome e per mio conto, ai sensi e per gli effetti di legge, assumendo sin d’ora per rato e valido l’operato del suddetto legale e liberandolo da ogni vincolo di solidarietà in ordine al pagamento di qualsivoglia somma a qualsiasi titolo da me dovuta all’Organismo di mediazione e/o ad altre parti in conseguenza dello svolgimento della mediazione e/o in esecuzione di eventuali accordi transattivi.</text:p>
      <text:p text:style-name="Corpo">Acconsento al trattamento dei dati personali, giudiziari e sensibili e dichiaro di aver ricevuto l’Informativa ai sensi dell’art. 13 del Regolamento europeo 679/2016.</text:p>
      <text:p text:style-name="Firma">Luogo ……………………., lì ……………………</text:p>
      <text:p text:style-name="Firma">Firma …………….………………………………..</text:p>
      <text:p text:style-name="Firma">Per accettazione</text:p>
      <text:p text:style-name="Firma">Avv. ……………………………………</text:p>
      <text:p text:style-name="Firma">Allegato: copia documento di identità in corso di validità.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office:version="1.2">
  <office:styles>
    <style:style style:name="Meta" style:family="paragraph" style:display-name="Meta">
      <style:text-properties fo:font-size="9pt" fo:color="#555555"/>
      <style:paragraph-properties fo:text-align="end" fo:margin-bottom="0.05cm"/>
    </style:style>
    <style:style style:name="Titolo" style:family="paragraph" style:display-name="Titolo">
      <style:text-properties fo:font-size="14pt" fo:font-weight="bold"/>
      <style:paragraph-properties fo:text-align="center" fo:margin-top="0.3cm" fo:margin-bottom="0.5cm"/>
    </style:style>
    <style:style style:name="Sezione" style:family="paragraph" style:display-name="Sezione">
      <style:text-properties fo:font-size="12pt" fo:font-weight="bold" fo:letter-spacing="0.05cm"/>
      <style:paragraph-properties fo:text-align="center" fo:margin-top="0.4cm" fo:margin-bottom="0.25cm"/>
    </style:style>
    <style:style style:name="Corpo" style:family="paragraph" style:display-name="Corpo">
      <style:text-properties fo:font-size="11pt"/>
      <style:paragraph-properties fo:text-align="justify" fo:margin-bottom="0.2cm" fo:line-height="140%"/>
    </style:style>
    <style:style style:name="Firma" style:family="paragraph" style:display-name="Firma">
      <style:text-properties fo:font-size="11pt"/>
      <style:paragraph-properties fo:text-align="start" fo:margin-top="0.5cm" fo:margin-bottom="0.15cm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office:version="1.2">
  <office:meta>
    <meta:generator>ODFPY/1.4.1</meta:generator>
  </office:meta>
</office:document-meta>
</file>